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OpenSymbol" svg:font-family="OpenSymbol"/>
    <style:font-face style:name="Cambria1" svg:font-family="Cambria" style:font-family-generic="roman"/>
    <style:font-face style:name="Arial1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/>
      <style:text-properties style:font-name="Cambria" fo:font-size="11pt" style:font-size-asian="11pt" style:font-size-complex="11pt"/>
    </style:style>
    <style:style style:name="P2" style:family="paragraph" style:parent-style-name="Standard" style:list-style-name="L1">
      <style:paragraph-properties fo:line-height="150%" fo:text-align="justify" style:justify-single-word="false"/>
      <style:text-properties style:font-name="Cambria" fo:font-size="11pt" style:font-size-asian="11pt" style:font-size-complex="11pt"/>
    </style:style>
    <style:style style:name="P3" style:family="paragraph" style:parent-style-name="Standard">
      <style:paragraph-properties fo:line-height="150%" fo:text-align="center" style:justify-single-word="false"/>
      <style:text-properties style:font-name="Cambria" fo:font-size="12pt" fo:font-weight="bold" style:font-size-asian="12pt" style:font-weight-asian="bold" style:font-size-complex="12pt" style:font-weight-complex="bold"/>
    </style:style>
    <style:style style:name="P4" style:family="paragraph" style:parent-style-name="Standard">
      <style:paragraph-properties fo:line-height="150%" fo:text-align="justify" style:justify-single-word="false"/>
    </style:style>
    <style:style style:name="P5" style:family="paragraph" style:parent-style-name="Standard" style:list-style-name="L2">
      <style:paragraph-properties fo:line-height="150%" fo:text-align="justify" style:justify-single-word="false"/>
    </style:style>
    <style:style style:name="P6" style:family="paragraph" style:parent-style-name="Standard" style:list-style-name="L3">
      <style:paragraph-properties fo:line-height="150%" fo:text-align="justify" style:justify-single-word="false"/>
    </style:style>
    <style:style style:name="P7" style:family="paragraph" style:parent-style-name="Standard">
      <style:paragraph-properties fo:margin-left="0cm" fo:margin-right="0cm" fo:line-height="150%" fo:text-align="justify" style:justify-single-word="false" fo:text-indent="0.504cm" style:auto-text-indent="false"/>
      <style:text-properties style:font-name="Cambria" fo:font-size="11pt" style:font-size-asian="11pt" style:font-size-complex="11pt"/>
    </style:style>
    <style:style style:name="P8" style:family="paragraph" style:parent-style-name="Illustration">
      <style:paragraph-properties fo:text-align="center" style:justify-single-word="false"/>
      <style:text-properties style:font-name="Calibri" fo:font-size="11pt" style:font-size-asian="11pt" style:font-size-complex="11pt"/>
    </style:style>
    <style:style style:name="P9" style:family="paragraph" style:parent-style-name="Illustration">
      <style:paragraph-properties fo:text-align="center" style:justify-single-word="false"/>
      <style:text-properties style:font-name="Cambria" fo:font-size="11pt" style:font-size-asian="11pt" style:font-size-complex="11pt"/>
    </style:style>
    <style:style style:name="P10" style:family="paragraph"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Mangal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" style:family="paragraph">
      <style:paragraph-properties fo:margin-left="0cm" fo:margin-right="0cm" fo:margin-top="0cm" fo:margin-bottom="0cm" fo:line-height="100%" fo:text-indent="0cm"/>
    </style:style>
    <style:style style:name="P12" style:family="paragraph"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font-name="Calibri" fo:font-size="14pt" fo:font-style="normal" fo:text-shadow="none" style:text-underline-style="none" fo:font-weight="normal" style:letter-kerning="true" style:font-name-asian="Microsoft YaHei" style:font-size-asian="14pt" style:font-style-asian="normal" style:font-weight-asian="normal" style:font-name-complex="Mangal" style:font-size-complex="14pt" style:font-style-complex="normal" style:font-weight-complex="normal" style:text-emphasize="none" style:font-relief="none" style:text-overline-style="none" style:text-overline-color="font-color"/>
    </style:style>
    <style:style style:name="P13" style:family="paragraph"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font-name="Calibri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Mangal" style:font-size-complex="18pt" style:font-style-complex="normal" style:font-weight-complex="normal" style:text-emphasize="none" style:font-relief="none" style:text-overline-style="none" style:text-overline-color="font-color"/>
    </style:style>
    <style:style style:name="P14" style:family="paragraph"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font-name="Calibri" fo:font-size="14pt" fo:font-style="normal" fo:text-shadow="none" style:text-underline-style="none" fo:font-weight="normal" style:letter-kerning="true" style:font-name-asian="Microsoft YaHei" style:font-size-asian="14pt" style:font-style-asian="normal" style:font-weight-asian="normal" style:font-name-complex="Mang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text-position="sub 58%"/>
    </style:style>
    <style:style style:name="T2" style:family="text">
      <style:text-properties style:text-position="super 58%"/>
    </style:style>
    <style:style style:name="T3" style:family="text">
      <style:text-properties style:text-position="0% 100%"/>
    </style:style>
    <style:style style:name="T4" style:family="text">
      <style:text-properties style:text-position="0% 100%" style:font-name="Cambria" fo:font-size="11pt" style:font-size-asian="11pt" style:font-size-complex="11pt"/>
    </style:style>
    <style:style style:name="T5" style:family="text">
      <style:text-properties style:text-position="0% 100%" style:font-name="Cambria1" fo:font-size="11pt" style:font-size-asian="11pt" style:font-size-complex="11pt"/>
    </style:style>
    <style:style style:name="T6" style:family="text">
      <style:text-properties style:use-window-font-color="true" style:text-outline="false" style:text-line-through-style="none" style:font-name="Calibri" fo:font-size="14pt" fo:font-style="normal" fo:text-shadow="none" style:text-underline-style="none" fo:font-weight="normal" style:letter-kerning="true" style:font-name-asian="Microsoft YaHei" style:font-size-asian="14pt" style:font-style-asian="normal" style:font-weight-asian="normal" style:font-name-complex="Mang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7" style:family="text">
      <style:text-properties style:use-window-font-color="true" style:text-outline="false" style:text-line-through-style="none" style:text-position="sub 58%" style:font-name="Calibri" fo:font-size="14pt" fo:font-style="normal" fo:text-shadow="none" style:text-underline-style="none" fo:font-weight="normal" style:letter-kerning="true" style:font-name-asian="Microsoft YaHei" style:font-size-asian="14pt" style:font-style-asian="normal" style:font-weight-asian="normal" style:font-name-complex="Mang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8" style:family="text">
      <style:text-properties style:use-window-font-color="true" style:text-outline="false" style:text-line-through-style="none" style:text-position="0% 100%" style:font-name="Calibri" fo:font-size="14pt" fo:font-style="normal" fo:text-shadow="none" style:text-underline-style="none" fo:font-weight="normal" style:letter-kerning="true" style:font-name-asian="Microsoft YaHei" style:font-size-asian="14pt" style:font-style-asian="normal" style:font-weight-asian="normal" style:font-name-complex="Mangal" style:font-size-complex="14pt" style:font-style-complex="normal" style:font-weight-complex="normal" style:text-emphasize="none" style:font-relief="none" style:text-overline-style="none" style:text-overline-color="font-color"/>
    </style:style>
    <style:style style:name="fr1" style:family="graphic" style:parent-style-name="Frame">
      <style:graphic-properties fo:margin-left="0.199cm" fo:margin-right="0cm" fo:margin-top="0cm" fo:margin-bottom="0cm" style:run-through="foreground" style:wrap="parallel" style:number-wrapped-paragraphs="no-limit" style:vertical-pos="from-top" style:vertical-rel="paragraph" style:horizontal-pos="from-left" style:horizontal-rel="paragraph" fo:padding="0cm" fo:border="none"/>
    </style:style>
    <style:style style:name="fr2" style:family="graphic" style:parent-style-name="Frame">
      <style:graphic-properties fo:margin-left="0.199cm" fo:margin-right="0cm" fo:margin-top="0cm" fo:margin-bottom="0cm" style:run-through="foreground" style:wrap="left" style:number-wrapped-paragraphs="no-limit" style:vertical-pos="from-top" style:vertical-rel="paragraph" style:horizontal-pos="from-left" style:horizontal-rel="paragraph" fo:padding="0cm" fo:border="none"/>
    </style:style>
    <text:list-style style:name="L1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fo:margin-left="0cm" fo:margin-right="0cm" fo:margin-top="0cm" fo:margin-bottom="0cm" style:run-through="foreground" style:wrap="none" style:vertical-pos="top" style:vertical-rel="paragraph" style:horizontal-pos="center" style:horizontal-rel="paragraph"/>
    </style:style>
    <style:style style:name="gr2" style:family="graphic">
      <style:graphic-properties draw:stroke="solid" svg:stroke-width="0.101cm" svg:stroke-color="#00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3" style:family="graphic">
      <style:graphic-properties draw:stroke="solid" svg:stroke-width="0.101cm" svg:stroke-color="#00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4" style:family="graphic">
      <style:graphic-properties draw:stroke="solid" svg:stroke-width="0.101cm" svg:stroke-color="#00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5" style:family="graphic">
      <style:graphic-properties draw:stroke="solid" svg:stroke-width="0.101cm" svg:stroke-color="#00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6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7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8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9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0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1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1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2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3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4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5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6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7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05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8" style:family="graphic">
      <style:graphic-properties draw:stroke="solid" svg:stroke-width="0.101cm" svg:stroke-color="#00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9" style:family="graphic">
      <style:graphic-properties draw:stroke="solid" svg:stroke-width="0.101cm" svg:stroke-color="#00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20" style:family="graphic">
      <style:graphic-properties draw:stroke="solid" svg:stroke-width="0.101cm" svg:stroke-color="#00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21" style:family="graphic">
      <style:graphic-properties style:run-through="foreground"/>
    </style:style>
    <style:style style:name="gr22" style:family="graphic">
      <style:graphic-properties draw:stroke="solid" svg:stroke-width="0.101cm" svg:stroke-color="#0000ff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23" style:family="graphic">
      <style:graphic-properties draw:stroke="solid" svg:stroke-width="0.101cm" svg:stroke-color="#0000ff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24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25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26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27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28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29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1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30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31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32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33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34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35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36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05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37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38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39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40" style:family="graphic">
      <style:graphic-properties draw:stroke="solid" svg:stroke-width="0.101cm" svg:stroke-color="#000000" draw:marker-start="" draw:marker-start-width="0.349cm" draw:marker-start-center="false" draw:marker-end="" draw:marker-end-width="0.349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41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42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43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44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45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46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47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48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49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50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51" style:family="graphic">
      <style:graphic-properties draw:stroke="none" svg:stroke-width="0.049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52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53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54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55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56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57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58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59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60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61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62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63" style:family="graphic">
      <style:graphic-properties draw:stroke="solid" svg:stroke-width="0.101cm" svg:stroke-color="#0000ff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64" style:family="graphic">
      <style:graphic-properties draw:stroke="solid" svg:stroke-width="0.101cm" svg:stroke-color="#0000ff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65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66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67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68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69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70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1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71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72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73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74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75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76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05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77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78" style:family="graphic">
      <style:graphic-properties draw:stroke="solid" svg:stroke-width="0.101cm" svg:stroke-color="#0000ff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79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80" style:family="graphic">
      <style:graphic-properties draw:stroke="solid" svg:stroke-width="0.101cm" svg:stroke-color="#000000" draw:marker-start="" draw:marker-start-width="0.349cm" draw:marker-start-center="false" draw:marker-end="" draw:marker-end-width="0.349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81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82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83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84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85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86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87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88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89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90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91" style:family="graphic">
      <style:graphic-properties draw:stroke="none" svg:stroke-width="0.049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92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93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94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95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96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97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98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99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00" style:family="graphic">
      <style:graphic-properties draw:stroke="solid" svg:stroke-width="0.049cm" svg:stroke-color="#0000ff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01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02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03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000000" draw:textarea-horizontal-align="justify" draw:textarea-vertical-align="middle" draw:auto-grow-height="fals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04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05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06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000000" draw:textarea-horizontal-align="justify" draw:textarea-vertical-align="middle" draw:auto-grow-height="fals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07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08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09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000000" draw:textarea-horizontal-align="justify" draw:textarea-vertical-align="middle" draw:auto-grow-height="fals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10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11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12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000000" draw:textarea-horizontal-align="justify" draw:textarea-vertical-align="middle" draw:auto-grow-height="fals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13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14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15" style:family="graphic">
      <style:graphic-properties draw:stroke="solid" svg:stroke-width="0.101cm" svg:stroke-color="#000000" draw:marker-start="" draw:marker-start-width="0.349cm" draw:marker-start-center="false" draw:marker-end="" draw:marker-end-width="0.349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16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17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18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19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20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21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22" style:family="graphic">
      <style:graphic-properties draw:stroke="solid" svg:stroke-width="0.101cm" svg:stroke-color="#0000ff" draw:marker-start="" draw:marker-start-width="0.3cm" draw:marker-start-center="false" draw:marker-end="" draw:marker-end-width="0.3cm" draw:marker-end-center="false" draw:fill="solid" draw:fill-color="#0000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23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0000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24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0000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25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0000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26" style:family="graphic">
      <style:graphic-properties draw:stroke="solid" svg:stroke-width="0.101cm" svg:stroke-color="#0000ff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27" style:family="graphic">
      <style:graphic-properties draw:stroke="solid" svg:stroke-width="0.101cm" svg:stroke-color="#0000ff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28" style:family="graphic">
      <style:graphic-properties draw:stroke="solid" svg:stroke-width="0.101cm" svg:stroke-color="#0000ff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29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30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31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32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33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1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34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35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36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37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38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24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39" style:family="graphic">
      <style:graphic-properties draw:stroke="none" svg:stroke-width="0.101cm" svg:stroke-color="#000000" draw:marker-start="" draw:marker-start-width="0.3cm" draw:marker-start-center="false" draw:marker-end="" draw:marker-end-width="0.3cm" draw:marker-end-center="false" draw:fill="none" draw:fill-color="#ffffff" fo:min-height="0.055cm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40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41" style:family="graphic">
      <style:graphic-properties draw:stroke="solid" svg:stroke-width="0.101cm" svg:stroke-color="#0000ff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42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43" style:family="graphic">
      <style:graphic-properties draw:stroke="solid" svg:stroke-width="0.101cm" svg:stroke-color="#000000" draw:marker-start="" draw:marker-start-width="0.349cm" draw:marker-start-center="false" draw:marker-end="" draw:marker-end-width="0.349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44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45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46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47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48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49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50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51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52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53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54" style:family="graphic">
      <style:graphic-properties draw:stroke="none" svg:stroke-width="0.049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55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56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57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58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59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60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99ccff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61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62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63" style:family="graphic">
      <style:graphic-properties draw:stroke="solid" svg:stroke-width="0.049cm" svg:stroke-color="#0000ff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64" style:family="graphic">
      <style:graphic-properties draw:stroke="solid" svg:stroke-width="0.049cm" svg:stroke-color="#ff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65" style:family="graphic">
      <style:graphic-properties draw:stroke="solid" svg:stroke-width="0.049cm" svg:stroke-color="#0000ff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66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000000" draw:textarea-horizontal-align="justify" draw:textarea-vertical-align="middle" draw:auto-grow-height="fals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67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68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69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000000" draw:textarea-horizontal-align="justify" draw:textarea-vertical-align="middle" draw:auto-grow-height="fals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70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71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72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000000" draw:textarea-horizontal-align="justify" draw:textarea-vertical-align="middle" draw:auto-grow-height="fals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73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74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75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none" draw:fill-color="#000000" draw:textarea-horizontal-align="justify" draw:textarea-vertical-align="middle" draw:auto-grow-height="fals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76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77" style:family="graphic">
      <style:graphic-properties draw:stroke="solid" svg:stroke-width="0.049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5cm" fo:padding-bottom="0.15cm" fo:padding-left="0.275cm" fo:padding-right="0.275cm" draw:shadow="hidden" draw:shadow-offset-x="0.3cm" draw:shadow-offset-y="0.3cm" draw:shadow-color="#808080" style:run-through="foreground"/>
    </style:style>
    <style:style style:name="gr178" style:family="graphic">
      <style:graphic-properties draw:stroke="solid" svg:stroke-width="0.101cm" svg:stroke-color="#000000" draw:marker-start="" draw:marker-start-width="0.349cm" draw:marker-start-center="false" draw:marker-end="" draw:marker-end-width="0.349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79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80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81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82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83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84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none" draw:fill-color="#ffffff" draw:textarea-horizontal-align="left" draw:auto-grow-height="true" draw:auto-grow-width="true" fo:min-height="0cm" fo:min-width="0cm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85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0000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86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0000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87" style:family="graphic">
      <style:graphic-properties draw:stroke="solid" svg:stroke-width="0.101cm" svg:stroke-color="#ff0000" draw:marker-start="" draw:marker-start-width="0.3cm" draw:marker-start-center="false" draw:marker-end="" draw:marker-end-width="0.3cm" draw:marker-end-center="false" draw:fill="solid" draw:fill-color="#0000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88" style:family="graphic">
      <style:graphic-properties draw:stroke="solid" svg:stroke-width="0.101cm" svg:stroke-color="#0000ff" draw:marker-start="" draw:marker-start-width="0.3cm" draw:marker-start-center="false" draw:marker-end="" draw:marker-end-width="0.3cm" draw:marker-end-center="false" draw:fill="solid" draw:fill-color="#0000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89" style:family="graphic">
      <style:graphic-properties draw:stroke="solid" svg:stroke-width="0.101cm" svg:stroke-color="#000000" draw:marker-start="" draw:marker-start-width="0.349cm" draw:marker-start-center="false" draw:marker-end="" draw:marker-end-width="0.349cm" draw:marker-end-center="false" draw:fill="solid" draw:fill-color="#99ccff" draw:textarea-horizontal-align="center" draw:textarea-vertical-align="middle" fo:padding-top="0.175cm" fo:padding-bottom="0.175cm" fo:padding-left="0.3cm" fo:padding-right="0.3cm" draw:shadow="hidden" draw:shadow-offset-x="0.3cm" draw:shadow-offset-y="0.3cm" draw:shadow-color="#808080" style:run-through="foreground"/>
    </style:style>
    <style:style style:name="gr190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25cm" fo:padding-bottom="0.125cm" fo:padding-left="0.25cm" fo:padding-right="0.25cm" draw:shadow="hidden" draw:shadow-offset-x="0.3cm" draw:shadow-offset-y="0.3cm" draw:shadow-color="#808080" style:run-through="foreground"/>
    </style:style>
    <style:style style:name="gr191" style:family="graphic">
      <style:graphic-properties draw:stroke="solid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justify" draw:textarea-vertical-align="middle" draw:auto-grow-height="false" fo:padding-top="0.125cm" fo:padding-bottom="0.125cm" fo:padding-left="0.25cm" fo:padding-right="0.25cm" draw:shadow="hidden" draw:shadow-offset-x="0.3cm" draw:shadow-offset-y="0.3cm" draw:shadow-color="#808080" style:run-through="fore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draw:frame draw:style-name="fr1" draw:name="Keret2" text:anchor-type="paragraph" svg:x="12.268cm" svg:y="7.641cm" svg:width="4.533cm" draw:z-index="2"><draw:text-box fo:min-height="7.553cm"><text:p text:style-name="P8"><draw:g text:anchor-type="paragraph" draw:z-index="3" draw:style-name="gr1"><draw:g draw:style-name="gr21"><draw:line draw:style-name="gr22" draw:text-style-name="P10" svg:x1="0.026cm" svg:y1="3.352cm" svg:x2="3.526cm" svg:y2="3.352cm"><text:p/></draw:line><draw:line draw:style-name="gr23" draw:text-style-name="P13" svg:x1="0.525cm" svg:y1="2.352cm" svg:x2="0.525cm" svg:y2="7.352cm"><text:p/></draw:line><draw:line draw:style-name="gr24" draw:text-style-name="P10" svg:x1="1.525cm" svg:y1="2.352cm" svg:x2="1.525cm" svg:y2="7.352cm"><text:p/></draw:line><draw:line draw:style-name="gr25" draw:text-style-name="P10" svg:x1="2.525cm" svg:y1="2.352cm" svg:x2="2.525cm" svg:y2="7.352cm"><text:p/></draw:line><draw:frame draw:style-name="gr26" draw:text-style-name="P12" svg:width="0.627cm" svg:height="0.955cm" svg:x="1.525cm" svg:y="2.401cm"><draw:text-box><text:p text:style-name="P11"><text:span text:style-name="T6">2</text:span></text:p></draw:text-box></draw:frame><draw:frame draw:style-name="gr27" draw:text-style-name="P12" svg:width="0.627cm" svg:height="0.955cm" svg:x="2.525cm" svg:y="4.399cm"><draw:text-box><text:p text:style-name="P11"><text:span text:style-name="T6">9</text:span></text:p></draw:text-box></draw:frame><draw:frame draw:style-name="gr28" draw:text-style-name="P12" svg:width="0.627cm" svg:height="0.955cm" svg:x="1.525cm" svg:y="4.399cm"><draw:text-box><text:p text:style-name="P11"><text:span text:style-name="T6">8</text:span></text:p></draw:text-box></draw:frame><draw:frame draw:style-name="gr29" draw:text-style-name="P12" svg:width="0.627cm" svg:height="0.955cm" svg:x="0.525cm" svg:y="4.399cm"><draw:text-box><text:p text:style-name="P11"><text:span text:style-name="T6">7</text:span></text:p></draw:text-box></draw:frame><draw:frame draw:style-name="gr30" draw:text-style-name="P12" svg:width="0.627cm" svg:height="0.955cm" svg:x="2.525cm" svg:y="3.401cm"><draw:text-box><text:p text:style-name="P11"><text:span text:style-name="T6">6</text:span></text:p></draw:text-box></draw:frame><draw:frame draw:style-name="gr31" draw:text-style-name="P12" svg:width="0.627cm" svg:height="0.955cm" svg:x="2.525cm" svg:y="2.401cm"><draw:text-box><text:p text:style-name="P11"><text:span text:style-name="T6">3</text:span></text:p></draw:text-box></draw:frame><draw:frame draw:style-name="gr32" draw:text-style-name="P12" svg:width="0.625cm" svg:height="0.955cm" svg:x="1.402cm" svg:y="3.401cm"><draw:text-box><text:p text:style-name="P11"><text:span text:style-name="T6">5</text:span></text:p></draw:text-box></draw:frame><draw:frame draw:style-name="gr33" draw:text-style-name="P12" svg:width="0.625cm" svg:height="0.955cm" svg:x="0.402cm" svg:y="3.401cm"><draw:text-box><text:p text:style-name="P11"><text:span text:style-name="T6">4</text:span></text:p></draw:text-box></draw:frame><draw:frame draw:style-name="gr34" draw:text-style-name="P12" svg:width="0.627cm" svg:height="0.955cm" svg:x="2.525cm" svg:y="5.399cm"><draw:text-box><text:p text:style-name="P11"><text:span text:style-name="T6">#</text:span></text:p></draw:text-box></draw:frame><draw:frame draw:style-name="gr35" draw:text-style-name="P12" svg:width="0.627cm" svg:height="0.955cm" svg:x="1.525cm" svg:y="5.399cm"><draw:text-box><text:p text:style-name="P11"><text:span text:style-name="T6">0</text:span></text:p></draw:text-box></draw:frame><draw:frame draw:style-name="gr36" draw:text-style-name="P12" svg:width="0.502cm" svg:height="0.955cm" svg:x="0.543cm" svg:y="5.502cm"><draw:text-box><text:p text:style-name="P11"><text:span text:style-name="T6">*</text:span></text:p></draw:text-box></draw:frame><draw:line draw:style-name="gr37" draw:text-style-name="P10" svg:x1="0.043cm" svg:y1="6.352cm" svg:x2="3.526cm" svg:y2="6.352cm"><text:p/></draw:line><draw:line draw:style-name="gr38" draw:text-style-name="P10" svg:x1="0.026cm" svg:y1="4.352cm" svg:x2="3.526cm" svg:y2="4.352cm"><text:p/></draw:line><draw:line draw:style-name="gr39" draw:text-style-name="P10" svg:x1="0.026cm" svg:y1="5.352cm" svg:x2="3.526cm" svg:y2="5.352cm"><text:p/></draw:line><draw:line draw:style-name="gr40" draw:text-style-name="P10" svg:x1="0.527cm" svg:y1="2.527cm" svg:x2="1.247cm" svg:y2="3.344cm"><text:p/></draw:line><draw:frame draw:style-name="gr41" draw:text-style-name="P12" svg:width="0.877cm" svg:height="1.006cm" svg:x="3.547cm" svg:y="2.887cm"><draw:text-box><text:p text:style-name="P11"><text:span text:style-name="T6">S</text:span><text:span text:style-name="T7">1</text:span></text:p></draw:text-box></draw:frame><draw:frame draw:style-name="gr42" draw:text-style-name="P12" svg:width="0.877cm" svg:height="1.006cm" svg:x="3.547cm" svg:y="3.886cm"><draw:text-box><text:p text:style-name="P11"><text:span text:style-name="T6">S</text:span><text:span text:style-name="T7">2</text:span></text:p></draw:text-box></draw:frame><draw:frame draw:style-name="gr43" draw:text-style-name="P12" svg:width="0.877cm" svg:height="1.006cm" svg:x="3.63cm" svg:y="4.868cm"><draw:text-box><text:p text:style-name="P11"><text:span text:style-name="T6">S</text:span><text:span text:style-name="T7">3</text:span></text:p></draw:text-box></draw:frame><draw:frame draw:style-name="gr44" draw:text-style-name="P12" svg:width="0.877cm" svg:height="1.006cm" svg:x="3.587cm" svg:y="5.867cm"><draw:text-box><text:p text:style-name="P11"><text:span text:style-name="T6">S</text:span><text:span text:style-name="T7">4</text:span></text:p></draw:text-box></draw:frame><draw:frame draw:style-name="gr45" draw:text-style-name="P12" svg:width="0.9cm" svg:height="1.006cm" svg:x="0.596cm" svg:y="6.546cm"><draw:text-box><text:p text:style-name="P11"><text:span text:style-name="T6">0</text:span><text:span text:style-name="T7">1</text:span></text:p></draw:text-box></draw:frame><draw:frame draw:style-name="gr46" draw:text-style-name="P12" svg:width="0.9cm" svg:height="1.006cm" svg:x="1.538cm" svg:y="6.518cm"><draw:text-box><text:p text:style-name="P11"><text:span text:style-name="T6">0</text:span><text:span text:style-name="T7">2</text:span></text:p></draw:text-box></draw:frame><draw:frame draw:style-name="gr47" draw:text-style-name="P12" svg:width="0.9cm" svg:height="1.006cm" svg:x="2.562cm" svg:y="6.503cm"><draw:text-box><text:p text:style-name="P11"><text:span text:style-name="T6">0</text:span><text:span text:style-name="T7">3</text:span></text:p></draw:text-box></draw:frame><draw:custom-shape draw:style-name="gr48" draw:text-style-name="P14" svg:width="0.264cm" svg:height="0.264cm" svg:x="0.416cm" svg:y="2.443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draw:custom-shape draw:style-name="gr49" draw:text-style-name="P14" svg:width="0.264cm" svg:height="0.264cm" svg:x="1.067cm" svg:y="3.207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draw:g><draw:line draw:style-name="gr50" draw:text-style-name="P14" svg:x1="1.525cm" svg:y1="0.874cm" svg:x2="1.525cm" svg:y2="0.402cm"><text:p/></draw:line><draw:frame draw:style-name="gr51" draw:text-style-name="P12" svg:width="1.331cm" svg:height="0.906cm" svg:x="1.427cm" svg:y="0cm"><draw:text-box><text:p text:style-name="P11"><text:span text:style-name="T6">+5V</text:span></text:p></draw:text-box></draw:frame><draw:rect draw:style-name="gr52" draw:text-style-name="P14" svg:width="0.302cm" svg:height="0.9cm" svg:x="0.375cm" svg:y="1.252cm"><text:p/></draw:rect><draw:rect draw:style-name="gr53" draw:text-style-name="P14" svg:width="0.301cm" svg:height="0.9cm" svg:x="1.375cm" svg:y="1.252cm"><text:p/></draw:rect><draw:rect draw:style-name="gr54" draw:text-style-name="P14" svg:width="0.301cm" svg:height="0.9cm" svg:x="2.376cm" svg:y="1.252cm"><text:p/></draw:rect><draw:line draw:style-name="gr55" draw:text-style-name="P14" svg:x1="0.525cm" svg:y1="0.852cm" svg:x2="0.525cm" svg:y2="1.252cm"><text:p/></draw:line><draw:line draw:style-name="gr56" draw:text-style-name="P14" svg:x1="2.525cm" svg:y1="0.852cm" svg:x2="2.525cm" svg:y2="1.252cm"><text:p/></draw:line><draw:line draw:style-name="gr57" draw:text-style-name="P14" svg:x1="1.525cm" svg:y1="0.852cm" svg:x2="1.525cm" svg:y2="1.252cm"><text:p/></draw:line><draw:custom-shape draw:style-name="gr58" draw:text-style-name="P14" svg:width="0.101cm" svg:height="0.1cm" svg:x="1.476cm" svg:y="0.803cm"><text:p/>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</draw:custom-shape><draw:line draw:style-name="gr59" draw:text-style-name="P14" svg:x1="0.525cm" svg:y1="0.852cm" svg:x2="2.525cm" svg:y2="0.852cm"><text:p/></draw:line><draw:line draw:style-name="gr60" draw:text-style-name="P14" svg:x1="0.525cm" svg:y1="2.152cm" svg:x2="0.525cm" svg:y2="2.352cm"><text:p/></draw:line><draw:line draw:style-name="gr61" draw:text-style-name="P14" svg:x1="2.525cm" svg:y1="2.152cm" svg:x2="2.525cm" svg:y2="2.352cm"><text:p/></draw:line><draw:line draw:style-name="gr62" draw:text-style-name="P14" svg:x1="1.525cm" svg:y1="2.152cm" svg:x2="1.525cm" svg:y2="2.352cm"><text:p/></draw:line></draw:g><text:sequence text:ref-name="refIllustration1" text:name="Illustration" text:formula="ooow:Illustration+1" style:num-format="1">2</text:sequence>. ábra Lekérdezés</text:p></draw:text-box></draw:frame><draw:frame draw:style-name="fr1" draw:name="Keret1" text:anchor-type="paragraph" svg:x="13.264cm" svg:y="0.864cm" svg:width="3.604cm" draw:z-index="0"><draw:text-box fo:min-height="5.105cm"><text:p text:style-name="P8"><draw:g text:anchor-type="paragraph" draw:z-index="1" draw:style-name="gr1"><draw:line draw:style-name="gr2" draw:text-style-name="P10" svg:x1="0.051cm" svg:y1="1cm" svg:x2="3.551cm" svg:y2="1cm"><text:p/></draw:line><draw:line draw:style-name="gr3" draw:text-style-name="P10" svg:x1="0.551cm" svg:y1="0cm" svg:x2="0.551cm" svg:y2="5cm"><text:p/></draw:line><draw:line draw:style-name="gr4" draw:text-style-name="P10" svg:x1="1.551cm" svg:y1="0cm" svg:x2="1.551cm" svg:y2="5cm"><text:p/></draw:line><draw:line draw:style-name="gr5" draw:text-style-name="P10" svg:x1="2.55cm" svg:y1="0cm" svg:x2="2.55cm" svg:y2="5cm"><text:p/></draw:line><draw:frame draw:style-name="gr6" draw:text-style-name="P12" svg:width="0.625cm" svg:height="0.955cm" svg:x="0.427cm" svg:y="0.048cm"><draw:text-box><text:p text:style-name="P11"><text:span text:style-name="T6">1</text:span></text:p></draw:text-box></draw:frame><draw:frame draw:style-name="gr7" draw:text-style-name="P12" svg:width="0.627cm" svg:height="0.955cm" svg:x="1.55cm" svg:y="0.048cm"><draw:text-box><text:p text:style-name="P11"><text:span text:style-name="T6">2</text:span></text:p></draw:text-box></draw:frame><draw:frame draw:style-name="gr8" draw:text-style-name="P12" svg:width="0.627cm" svg:height="0.955cm" svg:x="2.55cm" svg:y="2.048cm"><draw:text-box><text:p text:style-name="P11"><text:span text:style-name="T6">9</text:span></text:p></draw:text-box></draw:frame><draw:frame draw:style-name="gr9" draw:text-style-name="P12" svg:width="0.627cm" svg:height="0.955cm" svg:x="1.55cm" svg:y="2.048cm"><draw:text-box><text:p text:style-name="P11"><text:span text:style-name="T6">8</text:span></text:p></draw:text-box></draw:frame><draw:frame draw:style-name="gr10" draw:text-style-name="P12" svg:width="0.627cm" svg:height="0.955cm" svg:x="0.55cm" svg:y="2.048cm"><draw:text-box><text:p text:style-name="P11"><text:span text:style-name="T6">7</text:span></text:p></draw:text-box></draw:frame><draw:frame draw:style-name="gr11" draw:text-style-name="P12" svg:width="0.627cm" svg:height="0.955cm" svg:x="2.55cm" svg:y="1.048cm"><draw:text-box><text:p text:style-name="P11"><text:span text:style-name="T6">6</text:span></text:p></draw:text-box></draw:frame><draw:frame draw:style-name="gr12" draw:text-style-name="P12" svg:width="0.627cm" svg:height="0.955cm" svg:x="2.55cm" svg:y="0.048cm"><draw:text-box><text:p text:style-name="P11"><text:span text:style-name="T6">3</text:span></text:p></draw:text-box></draw:frame><draw:frame draw:style-name="gr13" draw:text-style-name="P12" svg:width="0.625cm" svg:height="0.955cm" svg:x="1.427cm" svg:y="1.048cm"><draw:text-box><text:p text:style-name="P11"><text:span text:style-name="T6">5</text:span></text:p></draw:text-box></draw:frame><draw:frame draw:style-name="gr14" draw:text-style-name="P12" svg:width="0.625cm" svg:height="0.955cm" svg:x="0.427cm" svg:y="1.048cm"><draw:text-box><text:p text:style-name="P11"><text:span text:style-name="T6">4</text:span></text:p></draw:text-box></draw:frame><draw:frame draw:style-name="gr15" draw:text-style-name="P12" svg:width="0.627cm" svg:height="0.955cm" svg:x="2.55cm" svg:y="3.048cm"><draw:text-box><text:p text:style-name="P11"><text:span text:style-name="T6">#</text:span></text:p></draw:text-box></draw:frame><draw:frame draw:style-name="gr16" draw:text-style-name="P12" svg:width="0.627cm" svg:height="0.955cm" svg:x="1.55cm" svg:y="3.048cm"><draw:text-box><text:p text:style-name="P11"><text:span text:style-name="T6">0</text:span></text:p></draw:text-box></draw:frame><draw:frame draw:style-name="gr17" draw:text-style-name="P12" svg:width="0.502cm" svg:height="0.955cm" svg:x="0.568cm" svg:y="3.15cm"><draw:text-box><text:p text:style-name="P11"><text:span text:style-name="T6">*</text:span></text:p></draw:text-box></draw:frame><draw:line draw:style-name="gr18" draw:text-style-name="P10" svg:x1="0.068cm" svg:y1="4cm" svg:x2="3.551cm" svg:y2="4cm"><text:p/></draw:line><draw:line draw:style-name="gr19" draw:text-style-name="P10" svg:x1="0.051cm" svg:y1="2cm" svg:x2="3.551cm" svg:y2="2cm"><text:p/></draw:line><draw:line draw:style-name="gr20" draw:text-style-name="P10" svg:x1="0.051cm" svg:y1="3cm" svg:x2="3.551cm" svg:y2="3cm"><text:p/></draw:line></draw:g><text:sequence text:ref-name="refIllustration0" text:name="Illustration" text:formula="ooow:Illustration+1" style:num-format="1">1</text:sequence>. ábra 3x4-es mátrix</text:p></draw:text-box></draw:frame>Mátrix tasztatúrák kezelése</text:p>
      <text:p text:style-name="P7">Gyakori feladat, hogy valamilyen beviteli eszköz kell a mikrovezérlőhöz kapcsolnunk. Ezek alapesetben nyomógombok vagy kapcsolók Numerikus adatok bevitelére – illetve kevésbé kényelmesen alfanumerikus karakterek – bevitelére leggyakrabban a telefonoknál megszokott 3x4-es mátrix tasztatúrát (billentyűzetet) használják. Ebben az esetben a karakterekhez tartozó nyomógombokat mátrixba szervezik. A mátrix elrendezés azért kedvező, mert sokkal kevesebb portlábat igényel. Pl. egy 8x8-as mátrix, amely 64 gombot kezel csak 16 kivezetést igényel! Az általunk használt 3x4-es mátrix tasztatúra elrendezése az első ábrán látható. A billentyűzet „lekérdezését” többféleképpen is megoldhatjuk. Az egyik lehetséges megoldás, hogy a sorokat a mikrovezérlő kimenetként konfigurált lábaira lába, míg az oszlopokat bemenetként konfigurált lábakra kapcsoljuk. A lekérdezés lépései:</text:p>
      <text:list xml:id="list37654107" text:style-name="L1">
        <text:list-item>
          <text:p text:style-name="P2">az első sorra logikai 0-t, a többire pedig logikai 1-et kapcsolunk (fordítva is csinálhatnánk), így aktív nullás rendszerünk lesz (az okát később látjuk majd)</text:p>
        </text:list-item>
        <text:list-item>
          <text:p text:style-name="P2">beolvassuk a bemenetként konfigurált oszlopok értékeit</text:p>
        </text:list-item>
        <text:list-item>
          <text:p text:style-name="P2">amennyiben mindegyik lábon logikai 1-t mérünk, akkor nincs lenyomott gomb az első sorban</text:p>
        </text:list-item>
        <text:list-item>
          <text:p text:style-name="P2">abban az esetben ha az első oszlopban mérünk 0-t, akkor az 1-es, ha a másodikban, akkor a 2-es, ha a harmadikban akkor pedig a 3-as gomb van lenyomva</text:p>
        </text:list-item>
        <text:list-item>
          <text:p text:style-name="P2">ezután a második sorra kapcsolunk 0-t, a többire pedig 1-t és beolvassuk az oszlopokat</text:p>
        </text:list-item>
      </text:list>
      <text:p text:style-name="P1"><draw:frame draw:style-name="fr1" draw:name="Keret3" text:anchor-type="paragraph" svg:x="11.172cm" svg:y="0.437cm" svg:width="5.632cm" draw:z-index="4"><draw:text-box fo:min-height="7.553cm"><text:p text:style-name="P9"><draw:g text:anchor-type="paragraph" draw:z-index="5" draw:style-name="gr1"><draw:line draw:style-name="gr63" draw:text-style-name="P10" svg:x1="1.126cm" svg:y1="3.352cm" svg:x2="4.626cm" svg:y2="3.352cm"><text:p/></draw:line><draw:line draw:style-name="gr64" draw:text-style-name="P13" svg:x1="1.625cm" svg:y1="2.352cm" svg:x2="1.625cm" svg:y2="7.352cm"><text:p/></draw:line><draw:line draw:style-name="gr65" draw:text-style-name="P10" svg:x1="2.625cm" svg:y1="2.352cm" svg:x2="2.625cm" svg:y2="7.352cm"><text:p/></draw:line><draw:line draw:style-name="gr66" draw:text-style-name="P10" svg:x1="3.625cm" svg:y1="2.352cm" svg:x2="3.625cm" svg:y2="7.352cm"><text:p/></draw:line><draw:frame draw:style-name="gr67" draw:text-style-name="P12" svg:width="0.625cm" svg:height="0.955cm" svg:x="2.625cm" svg:y="2.401cm"><draw:text-box><text:p text:style-name="P11"><text:span text:style-name="T6">2</text:span></text:p></draw:text-box></draw:frame><draw:frame draw:style-name="gr68" draw:text-style-name="P12" svg:width="0.625cm" svg:height="0.955cm" svg:x="3.625cm" svg:y="4.399cm"><draw:text-box><text:p text:style-name="P11"><text:span text:style-name="T6">9</text:span></text:p></draw:text-box></draw:frame><draw:frame draw:style-name="gr69" draw:text-style-name="P12" svg:width="0.625cm" svg:height="0.955cm" svg:x="2.625cm" svg:y="4.399cm"><draw:text-box><text:p text:style-name="P11"><text:span text:style-name="T6">8</text:span></text:p></draw:text-box></draw:frame><draw:frame draw:style-name="gr70" draw:text-style-name="P12" svg:width="0.625cm" svg:height="0.955cm" svg:x="1.625cm" svg:y="4.399cm"><draw:text-box><text:p text:style-name="P11"><text:span text:style-name="T6">7</text:span></text:p></draw:text-box></draw:frame><draw:frame draw:style-name="gr71" draw:text-style-name="P12" svg:width="0.625cm" svg:height="0.955cm" svg:x="3.625cm" svg:y="3.401cm"><draw:text-box><text:p text:style-name="P11"><text:span text:style-name="T6">6</text:span></text:p></draw:text-box></draw:frame><draw:frame draw:style-name="gr72" draw:text-style-name="P12" svg:width="0.625cm" svg:height="0.955cm" svg:x="3.625cm" svg:y="2.401cm"><draw:text-box><text:p text:style-name="P11"><text:span text:style-name="T6">3</text:span></text:p></draw:text-box></draw:frame><draw:frame draw:style-name="gr73" draw:text-style-name="P12" svg:width="0.625cm" svg:height="0.955cm" svg:x="2.5cm" svg:y="3.401cm"><draw:text-box><text:p text:style-name="P11"><text:span text:style-name="T6">5</text:span></text:p></draw:text-box></draw:frame><draw:frame draw:style-name="gr74" draw:text-style-name="P12" svg:width="0.625cm" svg:height="0.955cm" svg:x="3.625cm" svg:y="5.399cm"><draw:text-box><text:p text:style-name="P11"><text:span text:style-name="T6">#</text:span></text:p></draw:text-box></draw:frame><draw:frame draw:style-name="gr75" draw:text-style-name="P12" svg:width="0.625cm" svg:height="0.955cm" svg:x="2.625cm" svg:y="5.399cm"><draw:text-box><text:p text:style-name="P11"><text:span text:style-name="T6">0</text:span></text:p></draw:text-box></draw:frame><draw:frame draw:style-name="gr76" draw:text-style-name="P12" svg:width="0.5cm" svg:height="0.955cm" svg:x="1.642cm" svg:y="5.502cm"><draw:text-box><text:p text:style-name="P11"><text:span text:style-name="T6">*</text:span></text:p></draw:text-box></draw:frame><draw:line draw:style-name="gr77" draw:text-style-name="P10" svg:x1="1.143cm" svg:y1="6.352cm" svg:x2="4.626cm" svg:y2="6.352cm"><text:p/></draw:line><draw:line draw:style-name="gr78" draw:text-style-name="P10" svg:x1="1.126cm" svg:y1="4.352cm" svg:x2="4.626cm" svg:y2="4.352cm"><text:p/></draw:line><draw:line draw:style-name="gr79" draw:text-style-name="P10" svg:x1="1.126cm" svg:y1="5.352cm" svg:x2="4.626cm" svg:y2="5.352cm"><text:p/></draw:line><draw:line draw:style-name="gr80" draw:text-style-name="P10" svg:x1="1.627cm" svg:y1="2.527cm" svg:x2="2.347cm" svg:y2="3.344cm"><text:p/></draw:line><draw:frame draw:style-name="gr81" draw:text-style-name="P12" svg:width="0.877cm" svg:height="1.006cm" svg:x="4.645cm" svg:y="2.887cm"><draw:text-box><text:p text:style-name="P11"><text:span text:style-name="T6">S</text:span><text:span text:style-name="T7">1</text:span></text:p></draw:text-box></draw:frame><draw:frame draw:style-name="gr82" draw:text-style-name="P12" svg:width="0.877cm" svg:height="1.006cm" svg:x="4.645cm" svg:y="3.886cm"><draw:text-box><text:p text:style-name="P11"><text:span text:style-name="T6">S</text:span><text:span text:style-name="T7">2</text:span></text:p></draw:text-box></draw:frame><draw:frame draw:style-name="gr83" draw:text-style-name="P12" svg:width="0.877cm" svg:height="1.006cm" svg:x="4.728cm" svg:y="4.868cm"><draw:text-box><text:p text:style-name="P11"><text:span text:style-name="T6">S</text:span><text:span text:style-name="T7">3</text:span></text:p></draw:text-box></draw:frame><draw:frame draw:style-name="gr84" draw:text-style-name="P12" svg:width="0.877cm" svg:height="1.006cm" svg:x="4.687cm" svg:y="5.867cm"><draw:text-box><text:p text:style-name="P11"><text:span text:style-name="T6">S</text:span><text:span text:style-name="T7">4</text:span></text:p></draw:text-box></draw:frame><draw:frame draw:style-name="gr85" draw:text-style-name="P12" svg:width="0.9cm" svg:height="1.006cm" svg:x="1.694cm" svg:y="6.546cm"><draw:text-box><text:p text:style-name="P11"><text:span text:style-name="T6">0</text:span><text:span text:style-name="T7">1</text:span></text:p></draw:text-box></draw:frame><draw:frame draw:style-name="gr86" draw:text-style-name="P12" svg:width="0.9cm" svg:height="1.006cm" svg:x="2.636cm" svg:y="6.518cm"><draw:text-box><text:p text:style-name="P11"><text:span text:style-name="T6">0</text:span><text:span text:style-name="T7">2</text:span></text:p></draw:text-box></draw:frame><draw:frame draw:style-name="gr87" draw:text-style-name="P12" svg:width="0.9cm" svg:height="1.006cm" svg:x="3.66cm" svg:y="6.503cm"><draw:text-box><text:p text:style-name="P11"><text:span text:style-name="T6">0</text:span><text:span text:style-name="T7">3</text:span></text:p></draw:text-box></draw:frame><draw:custom-shape draw:style-name="gr88" draw:text-style-name="P14" svg:width="0.264cm" svg:height="0.264cm" svg:x="1.514cm" svg:y="2.443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draw:custom-shape draw:style-name="gr89" draw:text-style-name="P14" svg:width="0.264cm" svg:height="0.264cm" svg:x="2.166cm" svg:y="3.207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draw:line draw:style-name="gr90" draw:text-style-name="P14" svg:x1="2.625cm" svg:y1="0.874cm" svg:x2="2.625cm" svg:y2="0.402cm"><text:p/></draw:line><draw:frame draw:style-name="gr91" draw:text-style-name="P12" svg:width="1.331cm" svg:height="0.906cm" svg:x="2.524cm" svg:y="0cm"><draw:text-box><text:p text:style-name="P11"><text:span text:style-name="T6">+5V</text:span></text:p></draw:text-box></draw:frame><draw:rect draw:style-name="gr92" draw:text-style-name="P14" svg:width="0.301cm" svg:height="0.9cm" svg:x="1.475cm" svg:y="1.252cm"><text:p/></draw:rect><draw:rect draw:style-name="gr93" draw:text-style-name="P14" svg:width="0.301cm" svg:height="0.9cm" svg:x="2.475cm" svg:y="1.252cm"><text:p/></draw:rect><draw:rect draw:style-name="gr94" draw:text-style-name="P14" svg:width="0.301cm" svg:height="0.9cm" svg:x="3.475cm" svg:y="1.252cm"><text:p/></draw:rect><draw:line draw:style-name="gr95" draw:text-style-name="P14" svg:x1="1.625cm" svg:y1="0.852cm" svg:x2="1.625cm" svg:y2="1.252cm"><text:p/></draw:line><draw:line draw:style-name="gr96" draw:text-style-name="P14" svg:x1="3.625cm" svg:y1="0.852cm" svg:x2="3.625cm" svg:y2="1.252cm"><text:p/></draw:line><draw:line draw:style-name="gr97" draw:text-style-name="P14" svg:x1="2.625cm" svg:y1="0.852cm" svg:x2="2.625cm" svg:y2="1.252cm"><text:p/></draw:line><draw:custom-shape draw:style-name="gr98" draw:text-style-name="P14" svg:width="0.1cm" svg:height="0.1cm" svg:x="2.576cm" svg:y="0.803cm"><text:p/>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</draw:custom-shape><draw:line draw:style-name="gr99" draw:text-style-name="P14" svg:x1="1.625cm" svg:y1="0.852cm" svg:x2="3.625cm" svg:y2="0.852cm"><text:p/></draw:line><draw:line draw:style-name="gr100" draw:text-style-name="P14" svg:x1="1.625cm" svg:y1="2.152cm" svg:x2="1.625cm" svg:y2="2.352cm"><text:p/></draw:line><draw:line draw:style-name="gr101" draw:text-style-name="P14" svg:x1="3.625cm" svg:y1="2.152cm" svg:x2="3.625cm" svg:y2="2.352cm"><text:p/></draw:line><draw:line draw:style-name="gr102" draw:text-style-name="P14" svg:x1="2.625cm" svg:y1="2.152cm" svg:x2="2.625cm" svg:y2="2.352cm"><text:p/></draw:line><draw:g draw:style-name="gr21"><draw:custom-shape draw:style-name="gr103" draw:text-style-name="P14" svg:width="0.401cm" svg:height="0.401cm" draw:transform="rotate (1.54356919046349) translate (0.575027777777778cm 3.55247222222222cm)"><text:p/>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<draw:equation draw:name="f0" draw:formula="$0 "/><draw:equation draw:name="f1" draw:formula="$0 /2"/><draw:equation draw:name="f2" draw:formula="?f1 +10800"/><draw:equation draw:name="f3" draw:formula="$0 *2/3"/><draw:equation draw:name="f4" draw:formula="?f3 +7200"/><draw:equation draw:name="f5" draw:formula="21600-?f0 "/><draw:equation draw:name="f6" draw:formula="?f5 /2"/><draw:equation draw:name="f7" draw:formula="21600-?f6 "/><draw:handle draw:handle-position="$0 top" draw:handle-range-x-minimum="0" draw:handle-range-x-maximum="21600"/></draw:enhanced-geometry></draw:custom-shape><draw:g draw:style-name="gr21"><draw:line draw:style-name="gr104" draw:text-style-name="P14" svg:x1="0.375cm" svg:y1="3.352cm" svg:x2="1.125cm" svg:y2="3.352cm"><text:p/></draw:line><draw:line draw:style-name="gr105" draw:text-style-name="P14" svg:x1="0.626cm" svg:y1="3.152cm" svg:x2="0.626cm" svg:y2="3.552cm"><text:p/></draw:line></draw:g></draw:g><draw:g draw:style-name="gr21"><draw:custom-shape draw:style-name="gr106" draw:text-style-name="P14" svg:width="0.401cm" svg:height="0.401cm" draw:transform="rotate (1.54356919046349) translate (0.575027777777778cm 6.55284722222222cm)"><text:p/>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<draw:equation draw:name="f0" draw:formula="$0 "/><draw:equation draw:name="f1" draw:formula="$0 /2"/><draw:equation draw:name="f2" draw:formula="?f1 +10800"/><draw:equation draw:name="f3" draw:formula="$0 *2/3"/><draw:equation draw:name="f4" draw:formula="?f3 +7200"/><draw:equation draw:name="f5" draw:formula="21600-?f0 "/><draw:equation draw:name="f6" draw:formula="?f5 /2"/><draw:equation draw:name="f7" draw:formula="21600-?f6 "/><draw:handle draw:handle-position="$0 top" draw:handle-range-x-minimum="0" draw:handle-range-x-maximum="21600"/></draw:enhanced-geometry></draw:custom-shape><draw:g draw:style-name="gr21"><draw:line draw:style-name="gr107" draw:text-style-name="P14" svg:x1="0.375cm" svg:y1="6.352cm" svg:x2="1.125cm" svg:y2="6.352cm"><text:p/></draw:line><draw:line draw:style-name="gr108" draw:text-style-name="P14" svg:x1="0.626cm" svg:y1="6.152cm" svg:x2="0.626cm" svg:y2="6.552cm"><text:p/></draw:line></draw:g></draw:g><draw:g draw:style-name="gr21"><draw:custom-shape draw:style-name="gr109" draw:text-style-name="P14" svg:width="0.401cm" svg:height="0.401cm" draw:transform="rotate (1.54356919046349) translate (0.575027777777778cm 5.55272222222222cm)"><text:p/>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<draw:equation draw:name="f0" draw:formula="$0 "/><draw:equation draw:name="f1" draw:formula="$0 /2"/><draw:equation draw:name="f2" draw:formula="?f1 +10800"/><draw:equation draw:name="f3" draw:formula="$0 *2/3"/><draw:equation draw:name="f4" draw:formula="?f3 +7200"/><draw:equation draw:name="f5" draw:formula="21600-?f0 "/><draw:equation draw:name="f6" draw:formula="?f5 /2"/><draw:equation draw:name="f7" draw:formula="21600-?f6 "/><draw:handle draw:handle-position="$0 top" draw:handle-range-x-minimum="0" draw:handle-range-x-maximum="21600"/></draw:enhanced-geometry></draw:custom-shape><draw:g draw:style-name="gr21"><draw:line draw:style-name="gr110" draw:text-style-name="P14" svg:x1="0.375cm" svg:y1="5.352cm" svg:x2="1.125cm" svg:y2="5.352cm"><text:p/></draw:line><draw:line draw:style-name="gr111" draw:text-style-name="P14" svg:x1="0.626cm" svg:y1="5.152cm" svg:x2="0.626cm" svg:y2="5.552cm"><text:p/></draw:line></draw:g></draw:g><draw:g draw:style-name="gr21"><draw:custom-shape draw:style-name="gr112" draw:text-style-name="P14" svg:width="0.399cm" svg:height="0.401cm" draw:transform="skewX (0.00436332312998499) rotate (1.54356919046349) translate (0.575027777777778cm 4.54025cm)"><text:p/>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<draw:equation draw:name="f0" draw:formula="$0 "/><draw:equation draw:name="f1" draw:formula="$0 /2"/><draw:equation draw:name="f2" draw:formula="?f1 +10800"/><draw:equation draw:name="f3" draw:formula="$0 *2/3"/><draw:equation draw:name="f4" draw:formula="?f3 +7200"/><draw:equation draw:name="f5" draw:formula="21600-?f0 "/><draw:equation draw:name="f6" draw:formula="?f5 /2"/><draw:equation draw:name="f7" draw:formula="21600-?f6 "/><draw:handle draw:handle-position="$0 top" draw:handle-range-x-minimum="0" draw:handle-range-x-maximum="21600"/></draw:enhanced-geometry></draw:custom-shape><draw:g draw:style-name="gr21"><draw:line draw:style-name="gr113" draw:text-style-name="P14" svg:x1="0.375cm" svg:y1="4.341cm" svg:x2="1.125cm" svg:y2="4.341cm"><text:p/></draw:line><draw:line draw:style-name="gr114" draw:text-style-name="P14" svg:x1="0.626cm" svg:y1="4.141cm" svg:x2="0.626cm" svg:y2="4.541cm"><text:p/></draw:line></draw:g></draw:g><draw:line draw:style-name="gr115" draw:text-style-name="P10" svg:x1="1.605cm" svg:y1="3.552cm" svg:x2="2.325cm" svg:y2="4.369cm"><text:p/></draw:line><draw:custom-shape draw:style-name="gr116" draw:text-style-name="P14" svg:width="0.264cm" svg:height="0.264cm" svg:x="1.512cm" svg:y="3.452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draw:custom-shape draw:style-name="gr117" draw:text-style-name="P14" svg:width="0.264cm" svg:height="0.264cm" svg:x="2.163cm" svg:y="4.202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draw:frame draw:style-name="gr118" draw:text-style-name="P12" svg:width="0.953cm" svg:height="1.006cm" svg:x="0.575cm" svg:y="2.454cm"><draw:text-box><text:p text:style-name="P11"><text:span text:style-name="T8">D</text:span><text:span text:style-name="T7">1</text:span></text:p></draw:text-box></draw:frame><draw:frame draw:style-name="gr119" draw:text-style-name="P12" svg:width="0.953cm" svg:height="1.006cm" svg:x="0.625cm" svg:y="5.452cm"><draw:text-box><text:p text:style-name="P11"><text:span text:style-name="T8">D</text:span><text:span text:style-name="T7">4</text:span></text:p></draw:text-box></draw:frame><draw:frame draw:style-name="gr120" draw:text-style-name="P12" svg:width="0.953cm" svg:height="1.006cm" svg:x="0.628cm" svg:y="4.454cm"><draw:text-box><text:p text:style-name="P11"><text:span text:style-name="T8">D</text:span><text:span text:style-name="T7">3</text:span></text:p></draw:text-box></draw:frame><draw:frame draw:style-name="gr121" draw:text-style-name="P12" svg:width="0.953cm" svg:height="1.006cm" svg:x="0.625cm" svg:y="3.454cm"><draw:text-box><text:p text:style-name="P11"><text:span text:style-name="T8">D</text:span><text:span text:style-name="T7">2</text:span></text:p></draw:text-box></draw:frame><draw:line draw:style-name="gr122" draw:text-style-name="P14" svg:x1="0.375cm" svg:y1="3.352cm" svg:x2="0.025cm" svg:y2="3.352cm"><text:p/></draw:line><draw:line draw:style-name="gr123" draw:text-style-name="P14" svg:x1="0.375cm" svg:y1="6.352cm" svg:x2="0.025cm" svg:y2="6.352cm"><text:p/></draw:line><draw:line draw:style-name="gr124" draw:text-style-name="P14" svg:x1="0.375cm" svg:y1="5.352cm" svg:x2="0.025cm" svg:y2="5.352cm"><text:p/></draw:line><draw:line draw:style-name="gr125" draw:text-style-name="P14" svg:x1="0.375cm" svg:y1="4.352cm" svg:x2="0.025cm" svg:y2="4.352cm"><text:p/></draw:line></draw:g><text:sequence text:ref-name="refIllustration2" text:name="Illustration" text:formula="ooow:Illustration+1" style:num-format="1">3</text:sequence>. ábra Diódás védelem</text:p></draw:text-box></draw:frame>Ez azonban nem túl szerencsés megoldás, ugyanis, ha az 1-es gomb mellett 4-es gombot is lenyomnánk, akkor a két gombon keresztül az S<text:span text:style-name="T1">1</text:span> és S<text:span text:style-name="T1">2</text:span> sort rövidre zárnánk. Ez nagy bajt okozna, hiszen ezáltal összekötnénk a mikrovezérlő két olyan kimenetét, amin különböző logikai szint mérhető (piros és kén vonalak a 2. ábrán). A probléma az, hogy az egyes sorok „látják” egymást. A probléma hardveresen úgy oldható meg, hogy mindegyik sorba bekötünk egy-egy diódát úgy, hogy a mikrovezérlő kimenete csak 0-ba tudja húzni. Ilyen módon a sorok a dióda leválasztása miatt (azt használjuk ki, hogy a dióda csak nyitóirányban vezet) nem látják egymást. Az egyik sor a másikat 1-be nem tudja húzni, mert a dióda lezár ilyenkor. A diódák beépítse a 3. ábrán látható. Ebben az esetben hiába nyomjuk le egyszerre az 1-es és a 4-es gombot, a <text:soft-page-break/>az <text:s/>S<text:span text:style-name="T1">2 <text:s/></text:span><text:span text:style-name="T3">sorhoz kötött lábat nem tudja nullába húzni, mert a <text:s/>D</text:span><text:span text:style-name="T1">2 </text:span><text:span text:style-name="T3">dióda lezár. A hardveres megoldás mellett a mikrovezérlő portját megvédhetjük szoftveresen is a több gomb lenyomása esetén fellépő károsodástól. </text:span></text:p>
      <text:p text:style-name="P7"><draw:frame draw:style-name="fr2" draw:name="Keret4" text:anchor-type="paragraph" svg:x="11.098cm" svg:y="0.589cm" svg:width="5.632cm" draw:z-index="6"><draw:text-box fo:min-height="7.553cm"><text:p text:style-name="P9"><draw:g text:anchor-type="paragraph" draw:z-index="7" draw:style-name="gr1"><draw:line draw:style-name="gr126" draw:text-style-name="P10" svg:x1="1.126cm" svg:y1="3.352cm" svg:x2="4.626cm" svg:y2="3.352cm"><text:p/></draw:line><draw:line draw:style-name="gr127" draw:text-style-name="P13" svg:x1="1.625cm" svg:y1="2.352cm" svg:x2="1.625cm" svg:y2="7.352cm"><text:p/></draw:line><draw:line draw:style-name="gr128" draw:text-style-name="P10" svg:x1="2.625cm" svg:y1="2.352cm" svg:x2="2.625cm" svg:y2="7.352cm"><text:p/></draw:line><draw:line draw:style-name="gr129" draw:text-style-name="P10" svg:x1="3.625cm" svg:y1="2.352cm" svg:x2="3.625cm" svg:y2="7.352cm"><text:p/></draw:line><draw:frame draw:style-name="gr130" draw:text-style-name="P12" svg:width="0.625cm" svg:height="0.955cm" svg:x="2.805cm" svg:y="2.328cm"><draw:text-box><text:p text:style-name="P11"><text:span text:style-name="T6">2</text:span></text:p></draw:text-box></draw:frame><draw:frame draw:style-name="gr131" draw:text-style-name="P12" svg:width="0.625cm" svg:height="0.955cm" svg:x="3.625cm" svg:y="4.399cm"><draw:text-box><text:p text:style-name="P11"><text:span text:style-name="T6">9</text:span></text:p></draw:text-box></draw:frame><draw:frame draw:style-name="gr132" draw:text-style-name="P12" svg:width="0.625cm" svg:height="0.955cm" svg:x="2.625cm" svg:y="4.399cm"><draw:text-box><text:p text:style-name="P11"><text:span text:style-name="T6">8</text:span></text:p></draw:text-box></draw:frame><draw:frame draw:style-name="gr133" draw:text-style-name="P12" svg:width="0.625cm" svg:height="0.955cm" svg:x="1.625cm" svg:y="4.399cm"><draw:text-box><text:p text:style-name="P11"><text:span text:style-name="T6">7</text:span></text:p></draw:text-box></draw:frame><draw:frame draw:style-name="gr134" draw:text-style-name="P12" svg:width="0.625cm" svg:height="0.955cm" svg:x="3.625cm" svg:y="3.401cm"><draw:text-box><text:p text:style-name="P11"><text:span text:style-name="T6">6</text:span></text:p></draw:text-box></draw:frame><draw:frame draw:style-name="gr135" draw:text-style-name="P12" svg:width="0.625cm" svg:height="0.955cm" svg:x="3.625cm" svg:y="2.401cm"><draw:text-box><text:p text:style-name="P11"><text:span text:style-name="T6">3</text:span></text:p></draw:text-box></draw:frame><draw:frame draw:style-name="gr136" draw:text-style-name="P12" svg:width="0.625cm" svg:height="0.955cm" svg:x="2.5cm" svg:y="3.401cm"><draw:text-box><text:p text:style-name="P11"><text:span text:style-name="T6">5</text:span></text:p></draw:text-box></draw:frame><draw:frame draw:style-name="gr137" draw:text-style-name="P12" svg:width="0.625cm" svg:height="0.955cm" svg:x="3.625cm" svg:y="5.399cm"><draw:text-box><text:p text:style-name="P11"><text:span text:style-name="T6">#</text:span></text:p></draw:text-box></draw:frame><draw:frame draw:style-name="gr138" draw:text-style-name="P12" svg:width="0.625cm" svg:height="0.955cm" svg:x="2.625cm" svg:y="5.399cm"><draw:text-box><text:p text:style-name="P11"><text:span text:style-name="T6">0</text:span></text:p></draw:text-box></draw:frame><draw:frame draw:style-name="gr139" draw:text-style-name="P12" svg:width="0.5cm" svg:height="0.955cm" svg:x="1.642cm" svg:y="5.502cm"><draw:text-box><text:p text:style-name="P11"><text:span text:style-name="T6">*</text:span></text:p></draw:text-box></draw:frame><draw:line draw:style-name="gr140" draw:text-style-name="P10" svg:x1="1.143cm" svg:y1="6.352cm" svg:x2="4.626cm" svg:y2="6.352cm"><text:p/></draw:line><draw:line draw:style-name="gr141" draw:text-style-name="P10" svg:x1="1.126cm" svg:y1="4.352cm" svg:x2="4.626cm" svg:y2="4.352cm"><text:p/></draw:line><draw:line draw:style-name="gr142" draw:text-style-name="P10" svg:x1="1.126cm" svg:y1="5.352cm" svg:x2="4.626cm" svg:y2="5.352cm"><text:p/></draw:line><draw:line draw:style-name="gr143" draw:text-style-name="P10" svg:x1="1.627cm" svg:y1="2.527cm" svg:x2="2.347cm" svg:y2="3.344cm"><text:p/></draw:line><draw:frame draw:style-name="gr144" draw:text-style-name="P12" svg:width="0.877cm" svg:height="1.006cm" svg:x="4.645cm" svg:y="2.887cm"><draw:text-box><text:p text:style-name="P11"><text:span text:style-name="T6">S</text:span><text:span text:style-name="T7">1</text:span></text:p></draw:text-box></draw:frame><draw:frame draw:style-name="gr145" draw:text-style-name="P12" svg:width="0.877cm" svg:height="1.006cm" svg:x="4.645cm" svg:y="3.886cm"><draw:text-box><text:p text:style-name="P11"><text:span text:style-name="T6">S</text:span><text:span text:style-name="T7">2</text:span></text:p></draw:text-box></draw:frame><draw:frame draw:style-name="gr146" draw:text-style-name="P12" svg:width="0.877cm" svg:height="1.006cm" svg:x="4.728cm" svg:y="4.868cm"><draw:text-box><text:p text:style-name="P11"><text:span text:style-name="T6">S</text:span><text:span text:style-name="T7">3</text:span></text:p></draw:text-box></draw:frame><draw:frame draw:style-name="gr147" draw:text-style-name="P12" svg:width="0.877cm" svg:height="1.006cm" svg:x="4.687cm" svg:y="5.867cm"><draw:text-box><text:p text:style-name="P11"><text:span text:style-name="T6">S</text:span><text:span text:style-name="T7">4</text:span></text:p></draw:text-box></draw:frame><draw:frame draw:style-name="gr148" draw:text-style-name="P12" svg:width="0.9cm" svg:height="1.006cm" svg:x="1.694cm" svg:y="6.546cm"><draw:text-box><text:p text:style-name="P11"><text:span text:style-name="T6">0</text:span><text:span text:style-name="T7">1</text:span></text:p></draw:text-box></draw:frame><draw:frame draw:style-name="gr149" draw:text-style-name="P12" svg:width="0.9cm" svg:height="1.006cm" svg:x="2.636cm" svg:y="6.518cm"><draw:text-box><text:p text:style-name="P11"><text:span text:style-name="T6">0</text:span><text:span text:style-name="T7">2</text:span></text:p></draw:text-box></draw:frame><draw:frame draw:style-name="gr150" draw:text-style-name="P12" svg:width="0.9cm" svg:height="1.006cm" svg:x="3.66cm" svg:y="6.503cm"><draw:text-box><text:p text:style-name="P11"><text:span text:style-name="T6">0</text:span><text:span text:style-name="T7">3</text:span></text:p></draw:text-box></draw:frame><draw:custom-shape draw:style-name="gr151" draw:text-style-name="P14" svg:width="0.264cm" svg:height="0.264cm" svg:x="1.514cm" svg:y="2.443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draw:custom-shape draw:style-name="gr152" draw:text-style-name="P14" svg:width="0.264cm" svg:height="0.264cm" svg:x="2.166cm" svg:y="3.207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draw:line draw:style-name="gr153" draw:text-style-name="P14" svg:x1="2.625cm" svg:y1="0.874cm" svg:x2="2.625cm" svg:y2="0.402cm"><text:p/></draw:line><draw:frame draw:style-name="gr154" draw:text-style-name="P12" svg:width="1.331cm" svg:height="0.906cm" svg:x="2.524cm" svg:y="0cm"><draw:text-box><text:p text:style-name="P11"><text:span text:style-name="T6">+5V</text:span></text:p></draw:text-box></draw:frame><draw:rect draw:style-name="gr155" draw:text-style-name="P14" svg:width="0.301cm" svg:height="0.9cm" svg:x="1.475cm" svg:y="1.252cm"><text:p/></draw:rect><draw:rect draw:style-name="gr156" draw:text-style-name="P14" svg:width="0.301cm" svg:height="0.9cm" svg:x="2.475cm" svg:y="1.252cm"><text:p/></draw:rect><draw:rect draw:style-name="gr157" draw:text-style-name="P14" svg:width="0.301cm" svg:height="0.9cm" svg:x="3.475cm" svg:y="1.252cm"><text:p/></draw:rect><draw:line draw:style-name="gr158" draw:text-style-name="P14" svg:x1="1.625cm" svg:y1="0.852cm" svg:x2="1.625cm" svg:y2="1.252cm"><text:p/></draw:line><draw:line draw:style-name="gr159" draw:text-style-name="P14" svg:x1="3.625cm" svg:y1="0.852cm" svg:x2="3.625cm" svg:y2="1.252cm"><text:p/></draw:line><draw:line draw:style-name="gr160" draw:text-style-name="P14" svg:x1="2.625cm" svg:y1="0.852cm" svg:x2="2.625cm" svg:y2="1.252cm"><text:p/></draw:line><draw:custom-shape draw:style-name="gr161" draw:text-style-name="P14" svg:width="0.1cm" svg:height="0.1cm" svg:x="2.576cm" svg:y="0.803cm"><text:p/>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</draw:custom-shape><draw:line draw:style-name="gr162" draw:text-style-name="P14" svg:x1="1.625cm" svg:y1="0.852cm" svg:x2="3.625cm" svg:y2="0.852cm"><text:p/></draw:line><draw:line draw:style-name="gr163" draw:text-style-name="P14" svg:x1="1.625cm" svg:y1="2.152cm" svg:x2="1.625cm" svg:y2="2.352cm"><text:p/></draw:line><draw:line draw:style-name="gr164" draw:text-style-name="P14" svg:x1="3.625cm" svg:y1="2.152cm" svg:x2="3.625cm" svg:y2="2.352cm"><text:p/></draw:line><draw:line draw:style-name="gr165" draw:text-style-name="P14" svg:x1="2.625cm" svg:y1="2.152cm" svg:x2="2.625cm" svg:y2="2.352cm"><text:p/></draw:line><draw:g draw:style-name="gr21"><draw:custom-shape draw:style-name="gr166" draw:text-style-name="P14" svg:width="0.401cm" svg:height="0.401cm" draw:transform="rotate (1.54356919046349) translate (0.575027777777778cm 3.55247222222222cm)"><text:p/>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<draw:equation draw:name="f0" draw:formula="$0 "/><draw:equation draw:name="f1" draw:formula="$0 /2"/><draw:equation draw:name="f2" draw:formula="?f1 +10800"/><draw:equation draw:name="f3" draw:formula="$0 *2/3"/><draw:equation draw:name="f4" draw:formula="?f3 +7200"/><draw:equation draw:name="f5" draw:formula="21600-?f0 "/><draw:equation draw:name="f6" draw:formula="?f5 /2"/><draw:equation draw:name="f7" draw:formula="21600-?f6 "/><draw:handle draw:handle-position="$0 top" draw:handle-range-x-minimum="0" draw:handle-range-x-maximum="21600"/></draw:enhanced-geometry></draw:custom-shape><draw:g draw:style-name="gr21"><draw:line draw:style-name="gr167" draw:text-style-name="P14" svg:x1="0.375cm" svg:y1="3.352cm" svg:x2="1.125cm" svg:y2="3.352cm"><text:p/></draw:line><draw:line draw:style-name="gr168" draw:text-style-name="P14" svg:x1="0.626cm" svg:y1="3.152cm" svg:x2="0.626cm" svg:y2="3.552cm"><text:p/></draw:line></draw:g></draw:g><draw:g draw:style-name="gr21"><draw:custom-shape draw:style-name="gr169" draw:text-style-name="P14" svg:width="0.401cm" svg:height="0.401cm" draw:transform="rotate (1.54356919046349) translate (0.575027777777778cm 6.55284722222222cm)"><text:p/>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<draw:equation draw:name="f0" draw:formula="$0 "/><draw:equation draw:name="f1" draw:formula="$0 /2"/><draw:equation draw:name="f2" draw:formula="?f1 +10800"/><draw:equation draw:name="f3" draw:formula="$0 *2/3"/><draw:equation draw:name="f4" draw:formula="?f3 +7200"/><draw:equation draw:name="f5" draw:formula="21600-?f0 "/><draw:equation draw:name="f6" draw:formula="?f5 /2"/><draw:equation draw:name="f7" draw:formula="21600-?f6 "/><draw:handle draw:handle-position="$0 top" draw:handle-range-x-minimum="0" draw:handle-range-x-maximum="21600"/></draw:enhanced-geometry></draw:custom-shape><draw:g draw:style-name="gr21"><draw:line draw:style-name="gr170" draw:text-style-name="P14" svg:x1="0.375cm" svg:y1="6.352cm" svg:x2="1.125cm" svg:y2="6.352cm"><text:p/></draw:line><draw:line draw:style-name="gr171" draw:text-style-name="P14" svg:x1="0.626cm" svg:y1="6.152cm" svg:x2="0.626cm" svg:y2="6.552cm"><text:p/></draw:line></draw:g></draw:g><draw:g draw:style-name="gr21"><draw:custom-shape draw:style-name="gr172" draw:text-style-name="P14" svg:width="0.401cm" svg:height="0.401cm" draw:transform="rotate (1.54356919046349) translate (0.575027777777778cm 5.55272222222222cm)"><text:p/>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<draw:equation draw:name="f0" draw:formula="$0 "/><draw:equation draw:name="f1" draw:formula="$0 /2"/><draw:equation draw:name="f2" draw:formula="?f1 +10800"/><draw:equation draw:name="f3" draw:formula="$0 *2/3"/><draw:equation draw:name="f4" draw:formula="?f3 +7200"/><draw:equation draw:name="f5" draw:formula="21600-?f0 "/><draw:equation draw:name="f6" draw:formula="?f5 /2"/><draw:equation draw:name="f7" draw:formula="21600-?f6 "/><draw:handle draw:handle-position="$0 top" draw:handle-range-x-minimum="0" draw:handle-range-x-maximum="21600"/></draw:enhanced-geometry></draw:custom-shape><draw:g draw:style-name="gr21"><draw:line draw:style-name="gr173" draw:text-style-name="P14" svg:x1="0.375cm" svg:y1="5.352cm" svg:x2="1.125cm" svg:y2="5.352cm"><text:p/></draw:line><draw:line draw:style-name="gr174" draw:text-style-name="P14" svg:x1="0.626cm" svg:y1="5.152cm" svg:x2="0.626cm" svg:y2="5.552cm"><text:p/></draw:line></draw:g></draw:g><draw:g draw:style-name="gr21"><draw:custom-shape draw:style-name="gr175" draw:text-style-name="P14" svg:width="0.399cm" svg:height="0.401cm" draw:transform="skewX (0.00436332312998499) rotate (1.54356919046349) translate (0.575027777777778cm 4.54025cm)"><text:p/><draw:enhanced-geometry svg:viewBox="0 0 21600 21600" draw:glue-points="10800 0 ?f1 10800 0 21600 10800 21600 21600 21600 ?f7 10800" draw:text-areas="?f1 10800 ?f2 18000 ?f3 7200 ?f4 21600" draw:type="isosceles-triangle" draw:modifiers="10800" draw:enhanced-path="M ?f0 0 L 21600 21600 0 21600 Z N"><draw:equation draw:name="f0" draw:formula="$0 "/><draw:equation draw:name="f1" draw:formula="$0 /2"/><draw:equation draw:name="f2" draw:formula="?f1 +10800"/><draw:equation draw:name="f3" draw:formula="$0 *2/3"/><draw:equation draw:name="f4" draw:formula="?f3 +7200"/><draw:equation draw:name="f5" draw:formula="21600-?f0 "/><draw:equation draw:name="f6" draw:formula="?f5 /2"/><draw:equation draw:name="f7" draw:formula="21600-?f6 "/><draw:handle draw:handle-position="$0 top" draw:handle-range-x-minimum="0" draw:handle-range-x-maximum="21600"/></draw:enhanced-geometry></draw:custom-shape><draw:g draw:style-name="gr21"><draw:line draw:style-name="gr176" draw:text-style-name="P14" svg:x1="0.375cm" svg:y1="4.341cm" svg:x2="1.125cm" svg:y2="4.341cm"><text:p/></draw:line><draw:line draw:style-name="gr177" draw:text-style-name="P14" svg:x1="0.626cm" svg:y1="4.141cm" svg:x2="0.626cm" svg:y2="4.541cm"><text:p/></draw:line></draw:g></draw:g><draw:line draw:style-name="gr178" draw:text-style-name="P10" svg:x1="1.605cm" svg:y1="3.552cm" svg:x2="2.325cm" svg:y2="4.369cm"><text:p/></draw:line><draw:custom-shape draw:style-name="gr179" draw:text-style-name="P14" svg:width="0.264cm" svg:height="0.264cm" svg:x="1.512cm" svg:y="3.452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draw:custom-shape draw:style-name="gr180" draw:text-style-name="P14" svg:width="0.264cm" svg:height="0.264cm" svg:x="2.163cm" svg:y="4.202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draw:frame draw:style-name="gr181" draw:text-style-name="P12" svg:width="0.953cm" svg:height="1.006cm" svg:x="0.575cm" svg:y="2.454cm"><draw:text-box><text:p text:style-name="P11"><text:span text:style-name="T8">D</text:span><text:span text:style-name="T7">1</text:span></text:p></draw:text-box></draw:frame><draw:frame draw:style-name="gr182" draw:text-style-name="P12" svg:width="0.953cm" svg:height="1.006cm" svg:x="0.625cm" svg:y="5.452cm"><draw:text-box><text:p text:style-name="P11"><text:span text:style-name="T8">D</text:span><text:span text:style-name="T7">4</text:span></text:p></draw:text-box></draw:frame><draw:frame draw:style-name="gr183" draw:text-style-name="P12" svg:width="0.953cm" svg:height="1.006cm" svg:x="0.628cm" svg:y="4.454cm"><draw:text-box><text:p text:style-name="P11"><text:span text:style-name="T8">D</text:span><text:span text:style-name="T7">3</text:span></text:p></draw:text-box></draw:frame><draw:frame draw:style-name="gr184" draw:text-style-name="P12" svg:width="0.953cm" svg:height="1.006cm" svg:x="0.625cm" svg:y="3.454cm"><draw:text-box><text:p text:style-name="P11"><text:span text:style-name="T8">D</text:span><text:span text:style-name="T7">2</text:span></text:p></draw:text-box></draw:frame><draw:line draw:style-name="gr185" draw:text-style-name="P14" svg:x1="0.375cm" svg:y1="3.352cm" svg:x2="0.025cm" svg:y2="3.352cm"><text:p/></draw:line><draw:line draw:style-name="gr186" draw:text-style-name="P14" svg:x1="0.375cm" svg:y1="6.352cm" svg:x2="0.025cm" svg:y2="6.352cm"><text:p/></draw:line><draw:line draw:style-name="gr187" draw:text-style-name="P14" svg:x1="0.375cm" svg:y1="5.352cm" svg:x2="0.025cm" svg:y2="5.352cm"><text:p/></draw:line><draw:line draw:style-name="gr188" draw:text-style-name="P14" svg:x1="0.375cm" svg:y1="4.352cm" svg:x2="0.025cm" svg:y2="4.352cm"><text:p/></draw:line><draw:line draw:style-name="gr189" draw:text-style-name="P10" svg:x1="2.63cm" svg:y1="2.53cm" svg:x2="3.35cm" svg:y2="3.347cm"><text:p/></draw:line><draw:custom-shape draw:style-name="gr190" draw:text-style-name="P14" svg:width="0.264cm" svg:height="0.264cm" svg:x="2.53cm" svg:y="2.431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draw:custom-shape draw:style-name="gr191" draw:text-style-name="P14" svg:width="0.264cm" svg:height="0.264cm" svg:x="3.218cm" svg:y="3.217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</draw:g><text:sequence text:ref-name="refIllustration3" text:name="Illustration" text:formula="ooow:Illustration+1" style:num-format="1">4</text:sequence>. ábra Hiba keletkezése</text:p></draw:text-box></draw:frame><text:span text:style-name="T3">A következőkben arra nézünk példát, hogy mi történik abban az esetben, ha különböző sorokban és oszlopokban több gombot is lenyomunk. A példa legyen az, hogy egyszerre lenyomjuk az első sorban lévő 1-es és kettes, valamint a második sorban lévő 4-es gombot. Elkezdjük a lekérdezést. Először az 1. sorra kapcsolunk 0-t, a többire logikai 1-et. Az 1-es és 2-es gomb lenyomása miatt az első és a második oszlopban kapunk logikai nullát, így beazonosítottuk lenyomott gombnak az 1-est és 2-est. A második lépésben az <text:s/>S</text:span><text:span text:style-name="T1">2</text:span><text:span text:style-name="T3">-re adunk nullát, a többire pedig egyet (4. ábra). Látható, hogy az S</text:span><text:span text:style-name="T1">2</text:span><text:span text:style-name="T3">-4-O</text:span><text:span text:style-name="T1">1</text:span><text:span text:style-name="T3">-1-S</text:span><text:span text:style-name="T1">1</text:span><text:span text:style-name="T3">-2 útvonalon az O2-re is logika nulla kerül – vagy másképpen fogalmazva az 1-es és a kettes oszlop a gombokon keresztül zárlatba kerül –, ezért azt olvasnánk ki, hogy a 4-es és az 5-ös gomb is le van nyomva. Nyilván így hibás értéket kapunk.</text:span></text:p>
      <text:p text:style-name="P1"><text:span text:style-name="T3">Néhány gyakorlati tanács:</text:span></text:p>
      <text:list xml:id="list36145706" text:style-name="L2">
        <text:list-item>
          <text:p text:style-name="P5"><text:span text:style-name="T4">A lekérdezést célszerű valamilyen „timer” megszakításból elvégezni. A timer idejének megfelelő beállításával a gombok prellje is kiküszöbölhető így!</text:span></text:p>
        </text:list-item>
        <text:list-item>
          <text:p text:style-name="P5"><text:span text:style-name="T4">A felhúzóellenállásoknál tartsuk szem előtt, hogy a diódák munkaponti áramát biztosítani kell, illetve a gombok öntisztulásához</text:span><text:span text:style-name="T4"><text:note text:id="ftn0" text:note-class="footnote"><text:note-citation>1</text:note-citation><text:note-body><text:p text:style-name="Footnote">Minden mechanikus érintkezőkre jellemző egy minimális áram, ami alatt az érintkezők oxidálódni kezdenek. Ezen áram alatt üzemeltetve egy bizonyos idő eltelte után az öntisztulás hiányában a kapcsoló bizonytalanul fog működni.</text:p></text:note-body></text:note></text:span><text:span text:style-name="T4"> is szükség van néhány mA áramerősségre. A gyakorlatban ez azt jelenti, hogy 5 V-os tápfeszültség esetén a felhúzóellenállás semmiképp se legyen nagyonn 2,2 k</text:span><text:span text:style-name="T5">Ω</text:span><text:span text:style-name="T4">-nál.</text:span></text:p>
        </text:list-item>
        <text:list-item>
          <text:p text:style-name="P5"><text:span text:style-name="T4">Mivel az elválasztó diódák miatt az oszlopok feszültsége megemelkedik, ezért olyan diódát válasszunk, aminek kicsi a nyitófeszültsége (pl. shottky).</text:span></text:p>
        </text:list-item>
      </text:list>
      <text:p text:style-name="P4"><text:span text:style-name="T4"/></text:p>
      <text:p text:style-name="P4"><text:span text:style-name="T4">Kérdések:</text:span></text:p>
      <text:list xml:id="list36331117" text:style-name="L3">
        <text:list-item>
          <text:p text:style-name="P6"><text:span text:style-name="T4">Hogyan oldható meg szoftveresen (diódák alkalmazása nélkül), hogy a sorok „lássák” egymást?</text:span></text:p>
        </text:list-item>
        <text:list-item>
          <text:p text:style-name="P6"><text:span text:style-name="T4">Kiküszöbölhető-e, és ha igen milyen módon a több gomb lenyomásából származó téves azonosítás. Válaszát részletesen indokolja.</text:span></text:p>
        </text:list-item>
      </text:list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OpenSymbol" svg:font-family="OpenSymbol"/>
    <style:font-face style:name="Cambria1" svg:font-family="Cambria" style:font-family-generic="roman"/>
    <style:font-face style:name="Arial1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hu" fo:country="H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hu" fo:country="HU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Illustration" style:family="paragraph" style:parent-style-name="Caption" style:class="extra"/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Róbert Juhász</meta:initial-creator>
    <meta:creation-date>2013-10-12T16:35:55.96</meta:creation-date>
    <dc:date>2013-10-13T16:28:01.24</dc:date>
    <dc:creator>Róbert Juhász</dc:creator>
    <meta:editing-duration>PT23H37M</meta:editing-duration>
    <meta:editing-cycles>10</meta:editing-cycles>
    <meta:generator>OpenOffice.org/3.3$Win32 OpenOffice.org_project/330m20$Build-9567</meta:generator>
    <meta:document-statistic meta:table-count="0" meta:image-count="0" meta:object-count="0" meta:page-count="2" meta:paragraph-count="21" meta:word-count="670" meta:character-count="4458"/>
  </office:meta>
</office:document-meta>
</file>